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roximaNova-Bold" svg:font-family="ProximaNova-Bold" style:font-family-generic="roman" style:font-pitch="variable"/>
    <style:font-face style:name="ProximaNova-Regular" svg:font-family="ProximaNova-Regular" style:font-family-generic="roman" style:font-pitch="variable"/>
    <style:font-face style:name="Times New Roman" svg:font-family="'Times New Roman'" style:font-family-generic="roman" style:font-pitch="variable"/>
    <style:font-face style:name="TimesNewRomanPS-BoldMT" svg:font-family="TimesNewRomanPS-BoldMT" style:font-family-generic="roman" style:font-pitch="variable"/>
    <style:font-face style:name="Verdana" svg:font-family="Verdana, Bold-OneByteIdentityH"/>
    <style:font-face style:name="Verdana-OneByteIdentityH" svg:font-family="Verdana-OneByteIdentityH, 'Arial Unicode MS'"/>
  </office:font-face-decls>
  <office:automatic-styles>
    <style:style style:name="P1" style:family="paragraph" style:parent-style-name="Standard">
      <style:paragraph-properties fo:line-height="100%" fo:text-align="justify" style:justify-single-word="false"/>
      <style:text-properties fo:color="#000000" loext:opacity="100%" style:font-name="ProximaNova-Regular" fo:font-size="13pt" officeooo:paragraph-rsid="0006b5c6" style:font-size-asian="13pt" style:font-size-complex="13pt"/>
    </style:style>
    <style:style style:name="P2" style:family="paragraph" style:parent-style-name="Standard">
      <style:paragraph-properties fo:line-height="100%" fo:text-align="start" style:justify-single-word="false"/>
      <style:text-properties fo:color="#000000" loext:opacity="100%" style:font-name="ProximaNova-Regular" fo:font-size="13pt" style:font-size-asian="13pt" style:font-size-complex="13p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ProximaNova-Regular" fo:font-size="13pt" style:font-size-asian="13pt" style:font-size-complex="13pt"/>
    </style:style>
    <style:style style:name="P4" style:family="paragraph" style:parent-style-name="Standard">
      <style:paragraph-properties fo:text-align="end" style:justify-single-word="false"/>
      <style:text-properties fo:color="#000000" loext:opacity="100%" style:font-name="ProximaNova-Regular" fo:font-size="13pt" style:font-size-asian="13pt" style:font-size-complex="13pt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font-name="ProximaNova-Regular" fo:font-size="13pt" officeooo:paragraph-rsid="0028b481" style:font-size-asian="13pt" style:font-size-complex="13pt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="ProximaNova-Bold" fo:font-size="13pt" fo:font-weight="bold" style:font-size-asian="13pt" style:font-weight-asian="bold" style:font-size-complex="13pt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text-line-through-style="none" style:text-line-through-type="none" style:font-name="ProximaNova-Bold" fo:font-size="12pt" fo:font-weight="bold" officeooo:rsid="00115b38" officeooo:paragraph-rsid="00115b38" fo:background-color="transparent" style:font-name-asian="Verdana-OneByteIdentityH" style:font-size-asian="12pt" style:font-weight-asian="bold" style:font-size-complex="12pt" style:font-weight-complex="bold"/>
    </style:style>
    <style:style style:name="P8" style:family="paragraph" style:parent-style-name="Standard">
      <style:paragraph-properties fo:text-align="start" style:justify-single-word="false"/>
    </style:style>
    <style:style style:name="P9" style:family="paragraph" style:parent-style-name="Standard">
      <style:paragraph-properties fo:text-align="start" style:justify-single-word="false"/>
      <style:text-properties fo:font-size="13pt" style:font-size-asian="13pt" style:font-size-complex="13pt"/>
    </style:style>
    <style:style style:name="P10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11" style:family="paragraph" style:parent-style-name="Standard">
      <style:paragraph-properties fo:text-align="justify" style:justify-single-word="false"/>
      <style:text-properties fo:font-size="13pt" fo:font-weight="bold" officeooo:rsid="000d5576" officeooo:paragraph-rsid="000d5576" style:font-size-asian="13pt" style:font-weight-asian="bold" style:font-size-complex="13pt" style:font-weight-complex="bold"/>
    </style:style>
    <style:style style:name="P12" style:family="paragraph" style:parent-style-name="Standard">
      <style:paragraph-properties fo:text-align="justify" style:justify-single-word="false"/>
      <style:text-properties officeooo:paragraph-rsid="000d5576"/>
    </style:style>
    <style:style style:name="P13" style:family="paragraph" style:parent-style-name="Standard" style:master-page-name="">
      <loext:graphic-properties draw:fill="none"/>
      <style:paragraph-properties fo:margin-left="0cm" fo:margin-right="0cm" fo:text-align="justify" style:justify-single-word="false" fo:text-indent="0.499cm" style:auto-text-indent="false" style:page-number="auto" fo:background-color="transparent"/>
      <style:text-properties officeooo:paragraph-rsid="000d5576"/>
    </style:style>
    <style:style style:name="P14" style:family="paragraph" style:parent-style-name="Standard">
      <style:paragraph-properties fo:text-align="justify" style:justify-single-word="false"/>
      <style:text-properties officeooo:paragraph-rsid="000df2e5"/>
    </style:style>
    <style:style style:name="P15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officeooo:paragraph-rsid="000d5576"/>
    </style:style>
    <style:style style:name="P16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font-weight="normal" officeooo:paragraph-rsid="000d5576" style:font-weight-asian="normal" style:font-weight-complex="normal"/>
    </style:style>
    <style:style style:name="P17" style:family="paragraph" style:parent-style-name="Standard">
      <style:paragraph-properties fo:text-align="justify" style:justify-single-word="false"/>
      <style:text-properties fo:font-weight="normal" officeooo:paragraph-rsid="000df2e5" style:font-weight-asian="normal" style:font-weight-complex="normal"/>
    </style:style>
    <style:style style:name="P18" style:family="paragraph" style:parent-style-name="Standard">
      <style:paragraph-properties fo:text-align="justify" style:justify-single-word="false"/>
      <style:text-properties fo:font-weight="normal" officeooo:paragraph-rsid="000d5576" style:font-weight-asian="normal" style:font-weight-complex="normal"/>
    </style:style>
    <style:style style:name="P19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font-weight="normal" officeooo:paragraph-rsid="000d5576" fo:background-color="transparent" style:font-weight-asian="normal" style:font-weight-complex="normal"/>
    </style:style>
    <style:style style:name="P20" style:family="paragraph" style:parent-style-name="Standard">
      <style:paragraph-properties fo:text-align="justify" style:justify-single-word="false"/>
      <style:text-properties fo:font-weight="normal" officeooo:paragraph-rsid="000df2e5" style:font-name-asian="Verdana-OneByteIdentityH" style:font-weight-asian="normal" style:font-weight-complex="normal"/>
    </style:style>
    <style:style style:name="P21" style:family="paragraph" style:parent-style-name="Standard">
      <style:paragraph-properties fo:text-align="justify" style:justify-single-word="false"/>
      <style:text-properties officeooo:paragraph-rsid="000df2e5" style:font-name-asian="Verdana-OneByteIdentityH"/>
    </style:style>
    <style:style style:name="P22" style:family="paragraph" style:parent-style-name="Standard">
      <style:paragraph-properties fo:text-align="justify" style:justify-single-word="false"/>
      <style:text-properties officeooo:rsid="0028b481" officeooo:paragraph-rsid="0028b481" style:font-name-asian="Verdana-OneByteIdentityH"/>
    </style:style>
    <style:style style:name="P23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normal" officeooo:paragraph-rsid="000df2e5" style:font-name-asian="Verdana-OneByteIdentityH" style:font-weight-asian="normal" style:font-weight-complex="normal"/>
    </style:style>
    <style:style style:name="P24" style:family="paragraph" style:parent-style-name="Standard">
      <style:paragraph-properties fo:text-align="justify" style:justify-single-word="false"/>
      <style:text-properties style:text-line-through-style="none" style:text-line-through-type="none" fo:font-size="12pt" fo:font-weight="bold" officeooo:rsid="00115b38" officeooo:paragraph-rsid="00115b38" fo:background-color="transparent" style:font-name-asian="Verdana-OneByteIdentityH" style:font-size-asian="12pt" style:font-weight-asian="bold" style:font-size-complex="12pt" style:font-weight-complex="bold"/>
    </style:style>
    <style:style style:name="P25" style:family="paragraph" style:parent-style-name="Standard">
      <style:paragraph-properties fo:text-align="justify" style:justify-single-word="false"/>
      <style:text-properties style:text-line-through-style="none" style:text-line-through-type="none" fo:font-size="12pt" fo:font-weight="normal" officeooo:rsid="00115b38" fo:background-color="transparent" style:font-name-asian="Verdana-OneByteIdentityH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text-align="justify" style:justify-single-word="false"/>
      <style:text-properties style:text-line-through-style="none" style:text-line-through-type="none" fo:font-size="13pt" fo:font-weight="bold" fo:background-color="transparent" style:font-size-asian="13pt" style:font-weight-asian="bold" style:font-size-complex="13pt" style:font-weight-complex="bold"/>
    </style:style>
    <style:style style:name="P27" style:family="paragraph" style:parent-style-name="Standard">
      <style:paragraph-properties fo:text-align="justify" style:justify-single-word="false"/>
      <style:text-properties style:text-line-through-style="solid" style:text-line-through-type="single" fo:font-size="12pt" fo:font-weight="normal" officeooo:paragraph-rsid="000df2e5" fo:background-color="#ffff00" style:font-name-asian="Verdana-OneByteIdentityH" style:font-size-asian="12pt" style:font-weight-asian="normal" style:font-size-complex="12pt" style:font-weight-complex="normal"/>
    </style:style>
    <style:style style:name="P28" style:family="paragraph" style:parent-style-name="Standard">
      <style:paragraph-properties fo:text-align="justify" style:justify-single-word="false"/>
      <style:text-properties style:text-line-through-style="solid" style:text-line-through-type="single" fo:font-size="12pt" officeooo:paragraph-rsid="000d5576" fo:background-color="#ffff00" style:font-name-asian="Verdana-OneByteIdentityH" style:font-size-asian="12pt" style:font-size-complex="12pt"/>
    </style:style>
    <style:style style:name="P29" style:family="paragraph" style:parent-style-name="Standard">
      <style:paragraph-properties fo:text-align="justify" style:justify-single-word="false"/>
      <style:text-properties fo:font-weight="bold" officeooo:rsid="0028b481" officeooo:paragraph-rsid="0028b481" style:font-name-asian="Verdana-OneByteIdentityH" style:font-weight-asian="bold" style:font-weight-complex="bold"/>
    </style:style>
    <style:style style:name="P30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officeooo:paragraph-rsid="000d5576" fo:background-color="transparent"/>
    </style:style>
    <style:style style:name="P31" style:family="paragraph" style:parent-style-name="Standard">
      <style:paragraph-properties fo:text-align="center" style:justify-single-word="false"/>
    </style:style>
    <style:style style:name="P32" style:family="paragraph" style:parent-style-name="Standard">
      <style:paragraph-properties fo:text-align="center" style:justify-single-word="false"/>
      <style:text-properties officeooo:paragraph-rsid="002b97aa"/>
    </style:style>
    <style:style style:name="P33" style:family="paragraph" style:parent-style-name="Standard">
      <style:paragraph-properties fo:text-align="justify" style:justify-single-word="false"/>
      <style:text-properties officeooo:rsid="000f1d56" officeooo:paragraph-rsid="000f1d56"/>
    </style:style>
    <style:style style:name="P34" style:family="paragraph" style:parent-style-name="Standard">
      <style:paragraph-properties fo:text-align="center" style:justify-single-word="false"/>
      <style:text-properties style:font-name="TimesNewRomanPS-BoldMT" fo:font-size="10pt" fo:font-weight="bold" style:font-size-asian="10pt" style:font-weight-asian="bold"/>
    </style:style>
    <style:style style:name="P35" style:family="paragraph" style:parent-style-name="Standard">
      <style:paragraph-properties fo:text-align="center" style:justify-single-word="false"/>
      <style:text-properties style:font-name="TimesNewRomanPS-BoldMT" fo:font-size="10pt" fo:font-weight="bold" officeooo:paragraph-rsid="002f516d" style:font-size-asian="10pt" style:font-weight-asian="bold"/>
    </style:style>
    <style:style style:name="P36" style:family="paragraph" style:parent-style-name="Standard">
      <style:paragraph-properties fo:text-align="center" style:justify-single-word="false"/>
      <style:text-properties style:font-name="TimesNewRomanPS-BoldMT" fo:font-size="12pt" fo:font-weight="bold" style:font-size-asian="12pt" style:font-weight-asian="bold"/>
    </style:style>
    <style:style style:name="P37" style:family="paragraph" style:parent-style-name="Standard">
      <style:paragraph-properties fo:text-align="center" style:justify-single-word="false"/>
    </style:style>
    <style:style style:name="P38" style:family="paragraph" style:parent-style-name="Standard">
      <style:paragraph-properties fo:text-align="justify" style:justify-single-word="false"/>
      <style:text-properties fo:color="#000000" loext:opacity="100%" style:font-name="ProximaNova-Regular" fo:font-size="13pt" style:font-size-asian="13pt" style:font-size-complex="13pt"/>
    </style:style>
    <style:style style:name="P39" style:family="paragraph" style:parent-style-name="Standard">
      <style:paragraph-properties fo:line-height="100%" fo:text-align="justify" style:justify-single-word="false"/>
      <style:text-properties fo:color="#000000" loext:opacity="100%" style:font-name="ProximaNova-Regular" fo:font-size="13pt" officeooo:paragraph-rsid="0006b5c6" style:font-size-asian="13pt" style:font-size-complex="13pt"/>
    </style:style>
    <style:style style:name="P40" style:family="paragraph" style:parent-style-name="Standard">
      <style:paragraph-properties fo:text-align="center" style:justify-single-word="false"/>
      <style:text-properties fo:color="#000000" loext:opacity="100%" style:font-name="ProximaNova-Regular" fo:font-size="13pt" fo:font-weight="bold" style:font-size-asian="13pt" style:font-weight-asian="bold" style:font-size-complex="13pt" style:font-weight-complex="bold"/>
    </style:style>
    <style:style style:name="P41" style:family="paragraph" style:parent-style-name="Standard">
      <style:paragraph-properties fo:line-height="115%" fo:text-align="justify" style:justify-single-word="false"/>
      <style:text-properties fo:color="#000000" loext:opacity="100%" style:text-line-through-style="none" style:text-line-through-type="none" style:font-name="ProximaNova-Bold" fo:font-size="12pt" fo:font-weight="normal" officeooo:rsid="00268677" officeooo:paragraph-rsid="0026b286" fo:background-color="transparent" style:font-name-asian="Verdana-OneByteIdentityH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text-align="justify" style:justify-single-word="false"/>
    </style:style>
    <style:style style:name="T1" style:family="text">
      <style:text-properties fo:color="#000000" loext:opacity="100%" style:font-name="ProximaNova-Bold" fo:font-size="13pt" fo:font-weight="bold" officeooo:rsid="000d5576" fo:background-color="transparent" loext:char-shading-value="0" style:font-size-asian="13pt" style:font-weight-asian="bold" style:font-size-complex="13pt" style:font-weight-complex="bold"/>
    </style:style>
    <style:style style:name="T2" style:family="text">
      <style:text-properties fo:color="#000000" loext:opacity="100%" style:font-name="ProximaNova-Bold" fo:font-size="13pt" fo:font-weight="bold" officeooo:rsid="000d58ec" fo:background-color="transparent" loext:char-shading-value="0" style:font-size-asian="13pt" style:font-weight-asian="bold" style:font-size-complex="13pt" style:font-weight-complex="bold"/>
    </style:style>
    <style:style style:name="T3" style:family="text">
      <style:text-properties fo:color="#000000" loext:opacity="100%" style:font-name="ProximaNova-Regular" fo:font-size="13pt" style:font-size-asian="13pt" style:font-size-complex="13pt"/>
    </style:style>
    <style:style style:name="T4" style:family="text">
      <style:text-properties fo:color="#000000" loext:opacity="100%" style:font-name="ProximaNova-Regular" fo:font-size="13pt" fo:background-color="transparent" loext:char-shading-value="0" style:font-name-asian="Verdana" style:font-size-asian="13pt" style:font-size-complex="13pt"/>
    </style:style>
    <style:style style:name="T5" style:family="text">
      <style:text-properties fo:color="#000000" loext:opacity="100%" style:font-name="ProximaNova-Regular" fo:font-size="13pt" officeooo:rsid="002b97aa" fo:background-color="transparent" loext:char-shading-value="0" style:font-name-asian="Verdana" style:font-size-asian="13pt" style:font-size-complex="13pt"/>
    </style:style>
    <style:style style:name="T6" style:family="text">
      <style:text-properties fo:color="#000000" loext:opacity="100%" style:font-name="ProximaNova-Regular" fo:font-size="13pt" officeooo:rsid="000d5576" style:font-name-asian="Verdana" style:font-size-asian="13pt" style:font-size-complex="13pt"/>
    </style:style>
    <style:style style:name="T7" style:family="text">
      <style:text-properties fo:color="#000000" loext:opacity="100%" style:font-name="ProximaNova-Regular" fo:font-size="13pt" officeooo:rsid="002b97aa" style:font-name-asian="Verdana" style:font-size-asian="13pt" style:font-size-complex="13pt"/>
    </style:style>
    <style:style style:name="T8" style:family="text">
      <style:text-properties fo:color="#000000" loext:opacity="100%" fo:font-size="12pt" fo:language="it" fo:country="IT" style:font-name-asian="Verdana-OneByteIdentityH" style:font-size-asian="12pt" style:language-asian="zh" style:country-asian="CN" style:font-name-complex="Times New Roman" style:font-size-complex="12pt" style:language-complex="ar" style:country-complex="SA"/>
    </style:style>
    <style:style style:name="T9" style:family="text">
      <style:text-properties fo:color="#000000" loext:opacity="100%" fo:font-size="12pt" fo:language="it" fo:country="IT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0" style:family="text">
      <style:text-properties fo:color="#000000" loext:opacity="100%" fo:font-size="14pt" fo:language="it" fo:country="IT" style:font-name-asian="Verdana-OneByteIdentityH" style:font-size-asian="14pt" style:language-asian="zh" style:country-asian="CN" style:font-name-complex="Times New Roman" style:font-size-complex="14pt" style:language-complex="ar" style:country-complex="SA"/>
    </style:style>
    <style:style style:name="T11" style:family="text">
      <style:text-properties fo:color="#000000" loext:opacity="100%" fo:font-size="14pt" fo:language="it" fo:country="IT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2" style:family="text">
      <style:text-properties fo:color="#000000" loext:opacity="100%" style:text-position="0% 100%" fo:font-size="12pt" fo:language="it" fo:country="IT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3" style:family="text">
      <style:text-properties fo:font-size="12pt" style:font-size-asian="12pt" style:font-size-complex="12pt"/>
    </style:style>
    <style:style style:name="T14" style:family="text">
      <style:text-properties fo:font-size="12pt" fo:background-color="transparent" loext:char-shading-value="0" style:font-name-asian="Verdana-OneByteIdentityH" style:font-size-asian="12pt" style:font-size-complex="12pt"/>
    </style:style>
    <style:style style:name="T15" style:family="text">
      <style:text-properties fo:font-size="12pt" fo:background-color="transparent" loext:char-shading-value="0" style:font-size-asian="12pt" style:font-size-complex="12pt"/>
    </style:style>
    <style:style style:name="T16" style:family="text">
      <style:text-properties fo:font-size="12pt" style:font-name-asian="Verdana" style:font-size-asian="12pt" style:font-size-complex="12pt"/>
    </style:style>
    <style:style style:name="T17" style:family="text">
      <style:text-properties fo:font-size="12pt" officeooo:rsid="000df2e5" style:font-name-asian="Verdana" style:font-size-asian="12pt" style:font-size-complex="12pt"/>
    </style:style>
    <style:style style:name="T18" style:family="text">
      <style:text-properties fo:font-size="14pt" fo:background-color="transparent" loext:char-shading-value="0" style:font-name-asian="Verdana-OneByteIdentityH" style:font-size-asian="14pt" style:font-size-complex="14pt"/>
    </style:style>
    <style:style style:name="T19" style:family="text">
      <style:text-properties fo:font-size="14pt" fo:background-color="transparent" loext:char-shading-value="0" style:font-name-asian="Times New Roman" style:font-size-asian="14pt" style:font-size-complex="14pt"/>
    </style:style>
    <style:style style:name="T20" style:family="text">
      <style:text-properties fo:font-size="14pt" style:font-name-asian="Verdana-OneByteIdentityH" style:font-size-asian="14pt" style:font-size-complex="14pt"/>
    </style:style>
    <style:style style:name="T21" style:family="text">
      <style:text-properties fo:font-size="14pt" style:font-name-asian="Times New Roman" style:font-size-asian="14pt" style:font-size-complex="14pt"/>
    </style:style>
    <style:style style:name="T22" style:family="text">
      <style:text-properties style:font-name-asian="Verdana"/>
    </style:style>
    <style:style style:name="T23" style:family="text">
      <style:text-properties officeooo:rsid="000df2e5" style:font-name-asian="Verdana"/>
    </style:style>
    <style:style style:name="T24" style:family="text">
      <style:text-properties fo:font-weight="bold" officeooo:rsid="0028b481" style:font-name-asian="Verdana" style:font-weight-asian="bold"/>
    </style:style>
    <style:style style:name="T25" style:family="text">
      <style:text-properties fo:font-weight="bold" officeooo:rsid="000df2e5" style:font-name-asian="Verdana" style:font-weight-asian="bold"/>
    </style:style>
    <style:style style:name="T26" style:family="text">
      <style:text-properties fo:font-weight="bold" officeooo:rsid="0029f604" style:font-name-asian="Verdana" style:font-weight-asian="bold"/>
    </style:style>
    <style:style style:name="T27" style:family="text">
      <style:text-properties style:font-name="TimesNewRomanPS-BoldMT" fo:font-size="10pt" fo:font-weight="bold" style:font-size-asian="10pt" style:font-weight-asian="bold"/>
    </style:style>
    <style:style style:name="T28" style:family="text">
      <style:text-properties style:font-name="TimesNewRomanPS-BoldMT" fo:font-size="10pt" fo:font-weight="bold" officeooo:rsid="002b97aa" style:font-size-asian="10pt" style:font-weight-asian="bold"/>
    </style:style>
    <style:style style:name="T29" style:family="text">
      <style:text-properties style:font-name="TimesNewRomanPS-BoldMT" fo:font-size="10pt" fo:font-weight="bold" style:font-size-asian="10pt" style:font-weight-asian="bold" style:font-weight-complex="bold"/>
    </style:style>
    <style:style style:name="T30" style:family="text">
      <style:text-properties style:font-name="TimesNewRomanPS-BoldMT" fo:font-size="10pt" fo:font-weight="bold" officeooo:rsid="002f516d" style:font-size-asian="10pt" style:font-weight-asian="bold"/>
    </style:style>
    <style:style style:name="T31" style:family="text">
      <style:text-properties style:font-name="TimesNewRomanPS-BoldMT" fo:font-size="10pt" fo:font-weight="bold" fo:background-color="transparent" loext:char-shading-value="0" style:font-size-asian="10pt" style:font-weight-asian="bold" style:font-weight-complex="bold"/>
    </style:style>
    <style:style style:name="T32" style:family="text">
      <style:text-properties style:font-name="TimesNewRomanPS-BoldMT" fo:font-size="12pt" fo:font-weight="bold" style:font-size-asian="12pt" style:font-weight-asian="bold"/>
    </style:style>
    <style:style style:name="T33" style:family="text">
      <style:text-properties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PROGRAMMA REGIONALE TOSCANA FESR 2021-2027</text:p>
      <text:p text:style-name="P34">Obiettivo di Policy 2 Obiettivo Specifico 2</text:p>
      <text:p text:style-name="P31"/>
      <text:p text:style-name="P31"/>
      <text:p text:style-name="P36">MODULO ASSEVERAZIONE VARIANTI NON SOSTANZIALI</text:p>
      <text:p text:style-name="P31"/>
      <text:p text:style-name="P31"/>
      <text:p text:style-name="P32"><text:span text:style-name="T27">Azione 2.</text:span><text:span text:style-name="T28">1</text:span><text:span text:style-name="T27">.3 </text:span><text:span text:style-name="T29">“Efficientamento energetico delle imprese – immobili sedi di imprese” </text:span></text:p>
      <text:p text:style-name="P34">e</text:p>
      <text:p text:style-name="P32"><text:span text:style-name="T27">Sub Azione 2.</text:span><text:span text:style-name="T28">1</text:span><text:span text:style-name="T27">.2.2 “</text:span><text:span text:style-name="T29">Efficientamento energetico nelle RSA private”</text:span></text:p>
      <text:p text:style-name="P31"/>
      <text:p text:style-name="P31"/>
      <text:p text:style-name="P35">Bando: <text:span text:style-name="T33">Progetti di efficientamento energetico degli immobili sedi di imprese</text:span></text:p>
      <text:p text:style-name="P31"><text:span text:style-name="T27">(Bando energia BEI</text:span><text:span text:style-name="T30">I</text:span><text:span text:style-name="T27">)</text:span><text:span text:style-name="T27"/></text:p>
      <text:p text:style-name="P31"/>
      <text:p text:style-name="P32"><text:span text:style-name="T27">D.D. </text:span><text:span text:style-name="T31">n. 24201 del 25/10/2024</text:span></text:p>
      <text:p text:style-name="P6"/>
      <text:p text:style-name="P6"/>
      <text:p text:style-name="P6"/>
      <text:p text:style-name="P6">DICHIARAZIONE SOSTITUTIVA DI ATTO DI NOTORIETÀ</text:p>
      <text:p text:style-name="P3">(articoli 47, 75 e 76 del D.P.R. n. 445 del 28 dicembre 2000)</text:p>
      <text:p text:style-name="P8"/>
      <text:p text:style-name="P38">Il/La sottoscritto/a_________________________________________, nato/a a:</text:p>
      <text:p text:style-name="P38">____________________________ (prov. __) il ___/___/______, codice</text:p>
      <text:p text:style-name="P38">fiscale:____________________,</text:p>
      <text:p text:style-name="P38">residente a: _____________________________,</text:p>
      <text:p text:style-name="P38">CAP:____, (prov. __), in: ________________________________________</text:p>
      <text:p text:style-name="P38">________________ n. ____,</text:p>
      <text:p text:style-name="P38">iscritto all’ordine/collegio professionale: ___________________________</text:p>
      <text:p text:style-name="P38">___________________di ____________________________ con il</text:p>
      <text:p text:style-name="P38">numero:____________________________ in relazione al progetto denominato</text:p>
      <text:p text:style-name="P38">“……………………………………………”, CUP ST:………………………………………</text:p>
      <text:p text:style-name="P42"/>
      <text:p text:style-name="P38">consapevole delle sanzioni penali nel caso di dichiarazioni mendaci, formazione e uso di atti</text:p>
      <text:p text:style-name="P38">falsi, e della decadenza dai benefici conseguenti a provvedimenti emanati sulla base di</text:p>
      <text:p text:style-name="P38">dichiarazioni non veritiere ai sensi degli articoli 75 e 76 del D.P.R. n. 445 del 28 dicembre</text:p>
      <text:p text:style-name="P38">2000,</text:p>
      <text:p text:style-name="P40">in qualità di</text:p>
      <text:p text:style-name="P12"/>
      <text:p text:style-name="P16"><text:bookmark-start text:name="__Fieldmark__19_859645172"/><text:bookmark-start text:name="Copia di Copia_di_Copia_di_Copia_di_Copia_di___Fi 1"/><text:bookmark-start text:name="Copia_di_Copia_di_Copia_di_Copia_di_Copi"/><field:fieldmark text:name="__Fieldmark__39_3116425348" field:type="vnd.oasis.opendocument.field.FORMCHECKBOX"><field:param field:name="Checkbox_HelpText" field:value=""/><field:param field:name="Checkbox_Name" field:value=""/></field:fieldmark><text:bookmark-end text:name="__Fieldmark__19_859645172"/><text:bookmark-end text:name="Copia di Copia_di_Copia_di_Copia_di_Copia_di___Fi 1"/><text:bookmark-end text:name="Copia_di_Copia_di_Copia_di_Copia_di_Copi"/><text:span text:style-name="T4"><text:s/></text:span><text:span text:style-name="T5">Direttore dei Lavori</text:span></text:p>
      <text:p text:style-name="P19"/>
      <text:p text:style-name="P19"><text:bookmark-start text:name="Copia di Copia di Copia_di_Copia_di_Copia_di_Copia_di___Fi 1 1"/><text:bookmark-start text:name="Copia di __Fieldmark__19_859645172 1"/><text:bookmark-start text:name="Copia di Copia_di_Copia_di_Copia_di_Copia_di_Copi 1"/><field:fieldmark text:name="__Fieldmark__58_3116425348" field:type="vnd.oasis.opendocument.field.FORMCHECKBOX"><field:param field:name="Checkbox_HelpText" field:value=""/><field:param field:name="Checkbox_Name" field:value=""/></field:fieldmark><text:bookmark-end text:name="Copia di Copia di Copia_di_Copia_di_Copia_di_Copia_di___Fi 1 1"/><text:bookmark-end text:name="Copia di __Fieldmark__19_859645172 1"/><text:bookmark-end text:name="Copia di Copia_di_Copia_di_Copia_di_Copia_di_Copi 1"/><text:span text:style-name="T6"><text:s/></text:span><text:span text:style-name="T7">Responsabile Tecnico del progetto</text:span></text:p>
      <text:p text:style-name="P18"/>
      <text:p text:style-name="P33"/>
      <text:p text:style-name="P1">SEDE LEGALE</text:p>
      <text:p text:style-name="P1">Comune ___________________________________________</text:p>
      <text:p text:style-name="P1">Provincia ______________________</text:p>
      <text:p text:style-name="P1">Città____________________________________________</text:p>
      <text:p text:style-name="P1">CAP _________________ </text:p>
      <text:p text:style-name="P1">Indirizzo________________________________________n.__________ Telefono__________________ </text:p>
      <text:p text:style-name="P1"><text:soft-page-break/>Indirizzo PEC ____________________________________________</text:p>
      <text:p text:style-name="P1">E-mail ____________________</text:p>
      <text:p text:style-name="P2"/>
      <text:p text:style-name="P6">DICHIARA CHE</text:p>
      <text:p text:style-name="P10"/>
      <text:p text:style-name="P12"><text:span text:style-name="T1">in relazione all</text:span><text:span text:style-name="T2">a seguente </text:span><text:span text:style-name="T1">tipologia specifica di intervento/i:</text:span></text:p>
      <text:p text:style-name="P11"/>
      <text:p text:style-name="P13"><text:span text:style-name="T18"><text:s/>□ </text:span><text:span text:style-name="T14">1a) <text:s/>isolamento termico di strutture orizzontali e verticali (pareti, solai e coperture) esistenti <text:s/><text:tab/>verso <text:s/>l’esterno e/o verso locali non riscaldati;</text:span></text:p>
      <text:p text:style-name="P30"><text:span text:style-name="T20">□</text:span><text:span text:style-name="T21"> <text:s/></text:span><text:span text:style-name="T13">2a) sostituzione di serramenti e infissi esistenti verso esterno e/o verso locali non riscaldati, senza modificare dimensione e forma.</text:span></text:p>
      <text:p text:style-name="P15"><text:span text:style-name="T18">□</text:span><text:span text:style-name="T19"> <text:s/></text:span><text:span text:style-name="T15">3a) sostituzione di impianti di climatizzazione</text:span><text:span text:style-name="Footnote_20_anchor"><text:span text:style-name="T15"> </text:span></text:span><text:span text:style-name="T15">con</text:span><text:bookmark-start text:name="OLE_LINK2341"/><text:bookmark-start text:name="OLE_LINK2331"/><text:bookmark-start text:name="OLE_LINK220"/><text:span text:style-name="T15"> </text:span><text:bookmark-end text:name="OLE_LINK2341"/><text:bookmark-end text:name="OLE_LINK2331"/><text:bookmark-end text:name="OLE_LINK220"/><text:span text:style-name="T15">impianti alimentati da pompe di calore ad alta efficienza</text:span></text:p>
      <text:p text:style-name="P30"><text:span text:style-name="T20">□</text:span><text:span text:style-name="T21"> <text:s/></text:span><text:span text:style-name="T13">4a) sostituzione di scaldacqua tradizionali (cosiddetti “boyler elettrici” e/o alimentati da altro combustibile) con scaldacqua a pompa di calore o a collettore solare per la produzione di acqua calda sanitaria;</text:span></text:p>
      <text:p text:style-name="P30"><text:span text:style-name="T10">□</text:span><text:span text:style-name="T11"> <text:s/></text:span><text:span text:style-name="T8">5a) sistemi di climatizzazione passiva (sistemi di ombreggiatura, filtraggio dell’irradiazione solare, sistemi di accumulo, serre solari, etc.);</text:span></text:p>
      <text:p text:style-name="P30"><text:span text:style-name="T10">□</text:span><text:span text:style-name="T11"> <text:s/></text:span><text:span text:style-name="T9">6</text:span><text:span text:style-name="T12">a</text:span><text:span text:style-name="T13">) sistemi intelligenti ed integrati di telecontrollo, regolazione, gestione, monitoraggio e ottimizzazione dei consumi energetici e delle emissioni inquinanti (quali, a titolo esemplificativo i BACS,etc.);</text:span></text:p>
      <text:p text:style-name="P30"/>
      <text:p text:style-name="P30"/>
      <text:p text:style-name="P14"><text:span text:style-name="T25">l</text:span><text:span text:style-name="T24">e modifiche <text:s/>sono </text:span><text:span text:style-name="T26">come di seguito descritte</text:span><text:span text:style-name="T24">:</text:span></text:p>
      <text:p text:style-name="P21"/>
      <text:p text:style-name="P29">Descrizione modifiche </text:p>
      <text:p text:style-name="P22"/>
      <text:p text:style-name="P17"><text:span text:style-name="T22">Intervento 1</text:span><text:span text:style-name="T23">a</text:span><text:span text:style-name="T22">……………………….</text:span></text:p>
      <text:p text:style-name="P23"/>
      <text:p text:style-name="P17"><text:span text:style-name="T22">Intervento 2</text:span><text:span text:style-name="T23">a</text:span><text:span text:style-name="T22">: ……………………….</text:span></text:p>
      <text:p text:style-name="P23"/>
      <text:p text:style-name="P17"><text:span text:style-name="T22">Intervento 3</text:span><text:span text:style-name="T23">a</text:span><text:span text:style-name="T22">: ……………………….</text:span></text:p>
      <text:p text:style-name="P20"/>
      <text:p text:style-name="P17"><text:span text:style-name="T16">Intervento </text:span><text:span text:style-name="T17">4a</text:span><text:span text:style-name="T16">: ……………………….</text:span></text:p>
      <text:p text:style-name="P17"/>
      <text:p text:style-name="P17"><text:span text:style-name="T22">Intervento </text:span><text:span text:style-name="T23">5a</text:span><text:span text:style-name="T22">: ……………………….</text:span></text:p>
      <text:p text:style-name="P20"/>
      <text:p text:style-name="P17"><text:span text:style-name="T16">Intervento </text:span><text:span text:style-name="T17">6a</text:span><text:span text:style-name="T16">: ……………………….</text:span></text:p>
      <text:p text:style-name="P27"/>
      <text:p text:style-name="P28"/>
      <text:p text:style-name="P41">Le modifiche di cui sopra risultano conformi al paragrafo 11.1 dell’Allegato 1 del bando e</text:p>
      <text:p text:style-name="P41">altresì non costituiscono varianti sostanziali in quanto non alterano ovvero non peggiorano i</text:p>
      <text:p text:style-name="P41">requisiti minimi del progetto di cui al paragrafo 5.1 del bando rispetto al progetto originario</text:p>
      <text:p text:style-name="P41">(si veda elenco non esaustivo di cui all’Appendice 1 al presente modulo).</text:p>
      <text:p text:style-name="P25"/>
      <text:p text:style-name="P24"/>
      <text:p text:style-name="P7">Documentazione obbligatoria da allegare</text:p>
      <text:p text:style-name="Standard">- Documenti esplicativi e attestanti le modifiche apportate</text:p>
      <text:p text:style-name="P26"/>
      <text:p text:style-name="P9"/>
      <text:p text:style-name="P9"><text:soft-page-break/></text:p>
      <text:p text:style-name="P9"/>
      <text:p text:style-name="P9"/>
      <text:p text:style-name="P5">____________ lì,___________</text:p>
      <text:p text:style-name="P5"/>
      <text:p text:style-name="P5"/>
      <text:p text:style-name="P5"><text:tab/><text:tab/><text:tab/><text:tab/><text:tab/><text:tab/><text:tab/><text:tab/><text:tab/><text:tab/><text:tab/><text:tab/>In fede</text:p>
      <text:p text:style-name="P4">Firma e timbr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roximaNova-Bold" svg:font-family="ProximaNova-Bold" style:font-family-generic="roman" style:font-pitch="variable"/>
    <style:font-face style:name="ProximaNova-Regular" svg:font-family="ProximaNova-Regular" style:font-family-generic="roman" style:font-pitch="variable"/>
    <style:font-face style:name="Times New Roman" svg:font-family="'Times New Roman'" style:font-family-generic="roman" style:font-pitch="variable"/>
    <style:font-face style:name="TimesNewRomanPS-BoldMT" svg:font-family="TimesNewRomanPS-BoldMT" style:font-family-generic="roman" style:font-pitch="variable"/>
    <style:font-face style:name="Verdana" svg:font-family="Verdana, Bold-OneByteIdentityH"/>
    <style:font-face style:name="Verdana-OneByteIdentityH" svg:font-family="Verdana-OneByteIdentityH, 'Arial Unicode MS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10T09:36:15.109000000</meta:creation-date>
    <dc:date>2026-07-21T10:51:36.922000000</dc:date>
    <meta:editing-duration>PT3H47M32S</meta:editing-duration>
    <meta:editing-cycles>22</meta:editing-cycles>
    <meta:generator>LibreOffice/7.5.3.2$Windows_X86_64 LibreOffice_project/9f56dff12ba03b9acd7730a5a481eea045e468f3</meta:generator>
    <meta:document-statistic meta:table-count="0" meta:image-count="0" meta:object-count="0" meta:page-count="3" meta:paragraph-count="61" meta:word-count="428" meta:character-count="3510" meta:non-whitespace-character-count="3115"/>
  </office:meta>
</office:document-meta>
</file>